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800000007F36A147D5497255883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text-properties fo:font-style="italic" style:font-style-asian="italic" style:font-style-complex="italic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margin-left="0in" fo:margin-right="0in" fo:margin-top="0.139in" fo:margin-bottom="0.139in" loext:contextual-spacing="false" fo:line-height="100%" fo:text-align="center" style:justify-single-word="false" fo:text-indent="0in" style:auto-text-indent="false"/>
    </style:style>
    <style:style style:name="P4" style:family="paragraph" style:parent-style-name="Standard">
      <style:paragraph-properties fo:margin-left="0in" fo:margin-right="0in" fo:margin-top="0.139in" fo:margin-bottom="0.139in" loext:contextual-spacing="false" fo:line-height="100%" fo:text-indent="0in" style:auto-text-indent="false"/>
      <style:text-properties fo:font-weight="bold" style:font-weight-asian="bold" style:font-weight-complex="bold"/>
    </style:style>
    <style:style style:name="P5" style:family="paragraph" style:parent-style-name="Standard" style:master-page-name="Standard">
      <style:paragraph-properties fo:margin-left="0in" fo:margin-right="0in" fo:margin-top="0.139in" fo:margin-bottom="0.139in" loext:contextual-spacing="false" fo:line-height="100%" fo:text-align="center" style:justify-single-word="false" fo:text-indent="0in" style:auto-text-indent="false" style:page-number="1"/>
    </style:style>
    <style:style style:name="P6" style:family="paragraph" style:parent-style-name="Standard" style:list-style-name="WWNum1">
      <style:paragraph-properties fo:margin-left="0.5in" fo:margin-right="0in" fo:margin-top="0.139in" fo:margin-bottom="0in" loext:contextual-spacing="false" fo:text-indent="-0.25in" style:auto-text-indent="false"/>
    </style:style>
    <style:style style:name="P7" style:family="paragraph" style:parent-style-name="Standard" style:list-style-name="WWNum1">
      <style:paragraph-properties fo:margin-left="0.5in" fo:margin-right="0in" fo:margin-top="0in" fo:margin-bottom="0in" loext:contextual-spacing="false" fo:text-indent="-0.25in" style:auto-text-indent="false"/>
    </style:style>
    <style:style style:name="P8" style:family="paragraph" style:parent-style-name="Standard">
      <style:paragraph-properties fo:margin-left="0in" fo:margin-right="0in" fo:margin-top="0in" fo:margin-bottom="0.139in" loext:contextual-spacing="false" fo:line-height="100%" fo:orphans="0" fo:widows="0" fo:text-indent="0in" style:auto-text-indent="false"/>
    </style:style>
    <style:style style:name="P9" style:family="paragraph" style:parent-style-name="Standard">
      <style:paragraph-properties fo:margin-left="0in" fo:margin-right="0in" fo:margin-top="0in" fo:margin-bottom="0.139in" loext:contextual-spacing="false" fo:line-height="100%" fo:text-align="center" style:justify-single-word="false" fo:orphans="0" fo:widows="0" fo:text-indent="0in" style:auto-text-indent="false"/>
    </style:style>
    <style:style style:name="P10" style:family="paragraph" style:parent-style-name="Standard">
      <style:paragraph-properties fo:margin-left="-0.5902in" fo:margin-right="-0.028in" fo:margin-top="0.1839in" fo:margin-bottom="0.0417in" loext:contextual-spacing="false" fo:line-height="90%" fo:orphans="0" fo:widows="0" fo:text-indent="0in" style:auto-text-indent="false"/>
    </style:style>
    <style:style style:name="P11" style:family="paragraph" style:parent-style-name="Heading_20_1">
      <style:paragraph-properties fo:margin-left="0in" fo:margin-right="0in" fo:margin-top="0.25in" fo:margin-bottom="0in" loext:contextual-spacing="false" fo:line-height="100%" fo:orphans="0" fo:widows="0" fo:text-indent="0in" style:auto-text-indent="false"/>
    </style:style>
    <style:style style:name="P12" style:family="paragraph" style:parent-style-name="Heading_20_1">
      <style:paragraph-properties fo:margin-left="0in" fo:margin-right="0in" fo:text-indent="0in" style:auto-text-indent="false"/>
    </style:style>
    <style:style style:name="P13" style:family="paragraph" style:parent-style-name="Heading_20_1">
      <style:paragraph-properties fo:margin-left="0in" fo:margin-right="0in" fo:text-indent="0in" style:auto-text-indent="false" fo:break-before="pag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none"/>
    </style:style>
    <style:style style:name="T4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T5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7.0799in, 10.6437in, 7.1429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1">ANEXO 03</text:span></text:p>
      <text:p text:style-name="P3"><text:span text:style-name="T1">IDENTIFICAÇÃO DO ESPAÇO DE REALIZAÇÃO DAS MOSTRAS</text:span></text:p>
      <text:p text:style-name="P3">EDITAL PARA MOSTRAS DO CICLO CEARÁ NATALINO - 2026</text:p>
      <text:p text:style-name="P4"/>
      <text:p text:style-name="P11"><text:bookmark text:name="_hc21qo59ug6f"/>1. DISPOSIÇÕES PRELIMINARES </text:p>
      <text:p text:style-name="Standard">Prezado Proponente,</text:p>
      <text:p text:style-name="Standard">Este anexo contém <text:span text:style-name="T2">7(sete) itens</text:span> e tem como objetivo coletar informações essenciais sobre o <text:span text:style-name="T1">local</text:span> onde será realizado o <text:span text:style-name="T1">Evento</text:span>. Por favor, preencha todas as seções solicitadas com atenção e clareza.</text:p>
      <text:p text:style-name="P12"><text:bookmark text:name="_tk0eq7dya2k4"/>2. ENDEREÇO DO LOCAL DA MOSTRA</text:p>
      <text:p text:style-name="Standard">Nome do Espaço:</text:p>
      <text:p text:style-name="Standard">Endereço Completo:</text:p>
      <text:p text:style-name="Standard">Número:</text:p>
      <text:p text:style-name="Standard">Bairro:</text:p>
      <text:p text:style-name="Standard">Cidade: <text:s text:c="50"/>Estado:</text:p>
      <text:p text:style-name="Standard">CEP:</text:p>
      <text:p text:style-name="P12"><text:bookmark text:name="_2wl2dtyl5o7n"/></text:p>
      <text:p text:style-name="P13"><text:bookmark text:name="_31bx8a8x1vl6"/>3. SETORIZAÇÃO DO ESPAÇO</text:p>
      <text:p text:style-name="Standard">Demonstre a disposição do espaço, incluindo: Local do Palco, Localização dos Banheiros, Acessos e Entradas.</text:p>
      <text:p text:style-name="Standard"/>
      <text:p text:style-name="Standard"/>
      <text:p text:style-name="P12"><text:bookmark text:name="_1mpq9bqe48r4"/>4. ACESSIBILIDADE</text:p>
      <text:p text:style-name="Standard">Indique as condições de acessibilidade do local.</text:p>
      <text:p text:style-name="Standard">O local é acessível? </text:p>
      <text:list xml:id="list4002103341" text:style-name="WWNum1">
        <text:list-item>
          <text:p text:style-name="P6">Sim</text:p>
        </text:list-item>
        <text:list-item>
          <text:p text:style-name="P7">Não</text:p>
        </text:list-item>
      </text:list>
      <text:p text:style-name="P1"/>
      <text:p text:style-name="P1"/>
      <text:p text:style-name="Standard">O espaço é totalmente plano ou com inclinação suave?</text:p>
      <text:list xml:id="list100918248549936" text:continue-numbering="true" text:style-name="WWNum1">
        <text:list-item>
          <text:p text:style-name="P6">Sim</text:p>
        </text:list-item>
        <text:list-item>
          <text:p text:style-name="P7">Não</text:p>
        </text:list-item>
      </text:list>
      <text:p text:style-name="P1"/>
      <text:p text:style-name="Standard">Existem rampas de acesso? </text:p>
      <text:list xml:id="list100917886574722" text:continue-numbering="true" text:style-name="WWNum1">
        <text:list-item>
          <text:p text:style-name="P6">Sim</text:p>
        </text:list-item>
        <text:list-item>
          <text:p text:style-name="P7">Não</text:p>
        </text:list-item>
      </text:list>
      <text:p text:style-name="Standard">Banheiros adaptados para PCD disponíveis?</text:p>
      <text:list xml:id="list100917315596394" text:continue-numbering="true" text:style-name="WWNum1">
        <text:list-item>
          <text:p text:style-name="P6">Sim</text:p>
        </text:list-item>
        <text:list-item>
          <text:p text:style-name="P7">Não</text:p>
        </text:list-item>
      </text:list>
      <text:p text:style-name="Standard">Coloque outras informações relevantes sobre acessibilidade:</text:p>
      <text:p text:style-name="Standard"><text:span text:style-name="T1">Em caso Sim, nas perguntas acima, insira imagens comprovando</text:span></text:p>
      <text:p text:style-name="P12"><text:bookmark text:name="_1i4sa0m0rpa7"/></text:p>
      <text:p text:style-name="P12"><text:bookmark text:name="_1pup8xtw8m3x"/>5. INFRAESTRUTURA</text:p>
      <text:p text:style-name="Standard">Descreva as condições gerais do local:</text:p>
      <text:p text:style-name="Standard"><text:soft-page-break/>O local é coberto? (Sim/Não)</text:p>
      <text:list xml:id="list100916575721940" text:continue-numbering="true" text:style-name="WWNum1">
        <text:list-item>
          <text:p text:style-name="P6">Sim</text:p>
        </text:list-item>
        <text:list-item>
          <text:p text:style-name="P7">Não</text:p>
        </text:list-item>
      </text:list>
      <text:p text:style-name="Standard">Disponibilidade de água potável para consumo: (Sim/Não)</text:p>
      <text:list xml:id="list100917262539798" text:continue-numbering="true" text:style-name="WWNum1">
        <text:list-item>
          <text:p text:style-name="P6">Sim</text:p>
        </text:list-item>
        <text:list-item>
          <text:p text:style-name="P7">Não</text:p>
        </text:list-item>
      </text:list>
      <text:p text:style-name="Standard">Disponibilidade de energia elétrica em todo o espaço: (Sim/Não)</text:p>
      <text:list xml:id="list100917843886084" text:continue-numbering="true" text:style-name="WWNum1">
        <text:list-item>
          <text:p text:style-name="P6">Sim</text:p>
        </text:list-item>
        <text:list-item>
          <text:p text:style-name="P7">Não</text:p>
        </text:list-item>
      </text:list>
      <text:p text:style-name="Standard">Disponibilidade de camarins: (Sim/Não)</text:p>
      <text:list xml:id="list100918113812797" text:continue-numbering="true" text:style-name="WWNum1">
        <text:list-item>
          <text:p text:style-name="P6">Sim</text:p>
        </text:list-item>
        <text:list-item>
          <text:p text:style-name="P7">Não</text:p>
        </text:list-item>
      </text:list>
      <text:p text:style-name="Standard">Insira comprovações (incluir documentos, fotos ou laudos que atestem a infraestrutura):</text:p>
      <text:p text:style-name="P12"><text:bookmark text:name="_ojhncz895j2u"/>6. OBSERVAÇÕES FINAIS</text:p>
      <text:p text:style-name="Standard">Sinta-se à vontade para incluir quaisquer informações adicionais que possam ser relevantes para a avaliação do espaço.</text:p>
      <text:p text:style-name="Standard">Agradecemos sua colaboração e desejamos sucesso na realização da Mostral!</text:p>
      <text:p text:style-name="P8"/>
      <text:p text:style-name="P9">Data: _____ de __________________de 2026.</text:p>
      <text:p text:style-name="P9"/>
      <text:p text:style-name="P9">________________________________________________</text:p>
      <text:p text:style-name="P9">Nome e assinatura do coordenador técnico pelo projeto (Pessoa Física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Kanit" svg:font-family="Kanit" style:font-family-generic="roman" style:font-pitch="variable"/>
    <style:font-face style:name="Kanit Light" svg:font-family="'Kanit Light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Kanit1" svg:font-family="Kanit" style:font-family-generic="system" style:font-pitch="variable"/>
    <style:font-face style:name="Kanit Light1" svg:font-family="'Kanit Light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.1965in" fo:margin-right="0in" fo:margin-top="0.139in" fo:margin-bottom="0in" loext:contextual-spacing="false" fo:line-height="115%" fo:text-align="justify" style:justify-single-word="false" fo:text-indent="0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justify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278in" fo:margin-bottom="0.0835in" loext:contextual-spacing="false" fo:line-height="100%" fo:keep-together="always" fo:text-indent="-0.25in" style:auto-text-indent="false" fo:keep-with-next="always"/>
      <style:text-properties fo:font-weight="bold" style:font-weight-asian="bold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style:num-suffix="●" text:bullet-char="●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style:num-suffix="●" text:bullet-char="●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style:num-suffix="●" text:bullet-char="●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style:num-suffix="●" text:bullet-char="●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margin-left="-0.5902in" fo:margin-right="-0.028in" fo:margin-top="0.1839in" fo:margin-bottom="0.0417in" loext:contextual-spacing="false" fo:line-height="90%" fo:orphans="0" fo:widows="0" fo:text-indent="0in" style:auto-text-indent="false"/>
    </style:style>
    <style:style style:name="MT1" style:family="text">
      <style:text-properties fo:color="#434343" style:font-name="Kanit" fo:font-size="7pt" fo:font-weight="bold" style:font-name-asian="Kanit1" style:font-size-asian="7pt" style:font-weight-asian="bold" style:font-name-complex="Kanit1" style:font-size-complex="7pt" style:font-weight-complex="bold"/>
    </style:style>
    <style:style style:name="MT2" style:family="text">
      <style:text-properties fo:color="#434343" style:font-name="Kanit Light" fo:font-size="7pt" style:font-name-asian="Kanit Light1" style:font-size-asian="7pt" style:font-name-complex="Kanit Light1" style:font-size-complex="7pt"/>
    </style:style>
    <style:style style:name="M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7.0799in, 10.6437in, 7.1429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5in" fo:margin-left="0.9839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><text:span text:style-name="MT1">Secretaria da Cultura do Ceará <text:line-break/></text:span><text:span text:style-name="MT2">Rua Dr. João Moreira, 540, Complexo Cultural Estação das Artes<text:line-break/>Centro, <text:s/>CEP: 60.030-000. Fortaleza / CE, <text:s/><text:line-break/>Fone: (85) 31016770 / E-mail: editais.ciclos@secult.ce.gov.br</text:span><draw:frame draw:style-name="Mfr1" draw:name="image1.png" text:anchor-type="char" svg:x="6.2835in" svg:y="0in" svg:width="0.6035in" svg:height="0.9in" draw:z-index="2"><draw:image xlink:href="Pictures/1000020100000800000007F36A147D5497255883.png" xlink:type="simple" xlink:show="embed" xlink:actuate="onLoad" loext:mime-type="image/png"/><svg:desc>Logotipo

Descrição gerada automaticamente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3" meta:paragraph-count="53" meta:word-count="284" meta:character-count="1912" meta:non-whitespace-character-count="1640"/>
    <meta:generator>LibreOfficeDev/6.0.5.2$Linux_X86_64 LibreOffice_project/</meta:generator>
  </office:meta>
</office:document-meta>
</file>